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margin-bottom="0in" fo:line-height="100%" fo:background-color="#FFFFFF"/>
      <style:text-properties style:font-name="Arial" style:font-name-asian="Times New Roman" style:font-name-complex="Arial" fo:font-weight="bold" style:font-weight-asian="bold" fo:color="#222222" fo:font-size="12pt" style:font-size-asian="12pt" style:font-size-complex="12pt" style:language-asian="pl" style:country-asian="PL"/>
    </style:style>
    <style:style style:name="P2" style:parent-style-name="Normalny" style:family="paragraph">
      <style:paragraph-properties fo:text-align="justify" fo:margin-bottom="0in" fo:line-height="100%" fo:text-indent="0.4916in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pl" style:country-asian="PL"/>
    </style:style>
    <style:style style:name="P3" style:parent-style-name="Normalny" style:family="paragraph">
      <style:paragraph-properties fo:text-align="justify" fo:margin-bottom="0in" fo:line-height="100%" fo:text-indent="0.4916in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pl" style:country-asian="PL"/>
    </style:style>
    <style:style style:name="P4" style:parent-style-name="Normalny" style:family="paragraph">
      <style:paragraph-properties fo:text-align="justify" fo:margin-bottom="0in" fo:line-height="100%" fo:text-indent="0.4916in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pl" style:country-asian="PL"/>
    </style:style>
    <style:style style:name="P5" style:parent-style-name="Normalny" style:family="paragraph">
      <style:paragraph-properties fo:text-align="justify" fo:margin-bottom="0in" fo:line-height="100%" fo:text-indent="0.4916in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pl" style:country-asian="PL"/>
    </style:style>
    <style:style style:name="P6" style:parent-style-name="Normalny" style:family="paragraph">
      <style:paragraph-properties fo:text-align="justify" fo:margin-bottom="0in" fo:line-height="100%" fo:text-indent="0.4916in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pl" style:country-asian="PL"/>
    </style:style>
    <style:style style:name="P7" style:parent-style-name="Normalny" style:family="paragraph">
      <style:paragraph-properties fo:text-align="justify" fo:margin-bottom="0in" fo:line-height="100%" fo:text-indent="0.4916in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pl" style:country-asian="PL"/>
    </style:style>
    <style:style style:name="P8" style:parent-style-name="Normalny" style:family="paragraph">
      <style:paragraph-properties fo:text-align="justify" fo:margin-bottom="0in" fo:line-height="100%" fo:text-indent="0.4916in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pl" style:country-asian="PL"/>
    </style:style>
  </office:automatic-styles>
  <office:body>
    <office:text text:use-soft-page-breaks="true">
      <text:p text:style-name="P1">Historia o dwóch grupach garncarzy</text:p>
      <text:p text:style-name="P2">Na początku semestru nauczyciel ceramiki podzielił swoich uczniów na dwie grupy.</text:p>
      <text:p text:style-name="P3">Pierwszej grupie powiedział, że będzie oceniał ich wyłącznie za jakość wykonanej pracy. Aby otrzymać najwyższą ocenę, wystarczyło przygotować jedno naczynie<text:s/>-<text:s/>ale musiało być ono niemal idealne.</text:p>
      <text:p text:style-name="P4">Drugą grupę nauczyciel zamierzał oceniać wyłącznie za ilość wykonanej pracy. Na koniec semestru miał zważyć wszystkie ich naczynia. Określona waga prac oznaczała konkretną ocenę: 50 funtów naczyń<text:s/>-<text:s/>najwyższą, 40 funtów – niższą i tak dalej.</text:p>
      <text:p text:style-name="P5">Kiedy nadszedł dzień oceniania, wydarzyło się coś zaskakującego.<text:s/>Najlepsze jakościowo naczynia powstały w grupie, która była oceniana za ilość.<text:s/>Jej uczniowie przez cały semestr po prostu lepili kolejne naczynia. Jedno wychodziło lepiej, inne gorzej. Popełniali błędy, próbowali ponownie, eksperymentowali i stopniowo uczyli się, co działa, a co nie.</text:p>
      <text:p text:style-name="P6">Tymczasem uczniowie oceniani za jakość skupili się na stworzeniu tego jednego, idealnego naczynia. Dużo myśleli o doskonałości i o tym, jak powinno wyglądać ich dzieło.<text:s/>Problem polegał na tym, że samo myślenie o doskonałym naczyniu nie uczyło ich lepienia naczyń.</text:p>
      <text:p text:style-name="P7">W rezultacie grupa, która miała produkować jak najwięcej, zdobyła nie tylko doświadczenie, ale również<text:s/>-<text:s/>paradoksalnie<text:s/>-<text:s/>większą biegłość i lepszą jakość swoich prac.<text:s/></text:p>
      <text:p text:style-name="P8">Historia ta pokazuje, że doskonałość rzadko jest wynikiem jednej perfekcyjnej próby. Znacznie częściej rodzi się z wielu prób, błędów, poprawek i kolejnych podejść.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Zofia Przystup</meta:initial-creator>
    <dc:creator>Zofia Przystup</dc:creator>
    <meta:creation-date>2026-09-03T12:47:00Z</meta:creation-date>
    <dc:date>2026-09-03T13:03:00Z</dc:date>
    <meta:template xlink:href="Normal.dotm" xlink:type="simple"/>
    <meta:editing-cycles>2</meta:editing-cycles>
    <meta:editing-duration>PT960S</meta:editing-duration>
    <meta:document-statistic meta:page-count="1" meta:paragraph-count="2" meta:word-count="214" meta:character-count="1498" meta:row-count="10" meta:non-whitespace-character-count="1286"/>
  </office:meta>
</office:document-meta>
</file>